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5in" fo:margin-left="0in" fo:margin-top="0in" fo:margin-bottom="0in" table:align="left"/>
    </style:style>
    <style:style style:name="Table1.A" style:family="table-column">
      <style:table-column-properties style:column-width="3.9479in"/>
    </style:style>
    <style:style style:name="Table1.B" style:family="table-column">
      <style:table-column-properties style:column-width="2.3014in"/>
    </style:style>
    <style:style style:name="Table1.1" style:family="table-row">
      <style:table-row-properties style:min-row-height="2.5333in" fo:keep-together="auto"/>
    </style:style>
    <style:style style:name="Table1.A1" style:family="table-cell">
      <style:table-cell-properties style:vertical-align="" fo:padding="0.0694in" fo:border="none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text-properties style:font-name="Calibri" style:font-name-asian="Calibri1" style:font-name-complex="Calibri1"/>
    </style:style>
    <style:style style:name="P3" style:family="paragraph" style:parent-style-name="Standard">
      <style:paragraph-properties fo:line-height="115%"/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P4" style:family="paragraph" style:parent-style-name="Standard">
      <style:paragraph-properties fo:line-height="130%" fo:text-align="center" style:justify-single-word="false"/>
      <style:text-properties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P5" style:family="paragraph" style:parent-style-name="Standard">
      <style:paragraph-properties fo:line-height="115%"/>
      <style:text-properties fo:color="#999999" style:font-name="Calibri" fo:font-size="27pt" style:font-name-asian="Calibri1" style:font-size-asian="27pt" style:font-name-complex="Calibri1" style:font-size-complex="27pt"/>
    </style:style>
    <style:style style:name="P6" style:family="paragraph" style:parent-style-name="Standard">
      <style:paragraph-properties fo:line-height="130%" fo:text-align="center" style:justify-single-word="false"/>
    </style:style>
    <style:style style:name="P7" style:family="paragraph" style:parent-style-name="Standard">
      <style:text-properties fo:font-size="9pt" style:font-size-asian="9pt" style:font-size-complex="9pt"/>
    </style:style>
    <style:style style:name="P8" style:family="paragraph" style:parent-style-name="Standard">
      <style:paragraph-properties fo:line-height="100%" fo:text-align="end" style:justify-single-word="false" fo:orphans="0" fo:widows="0"/>
    </style:style>
    <style:style style:name="P9" style:family="paragraph" style:parent-style-name="Standard">
      <style:paragraph-properties fo:line-height="100%" fo:orphans="0" fo:widows="0"/>
    </style:style>
    <style:style style:name="P10" style:family="paragraph" style:parent-style-name="Standard" style:master-page-name="Standard">
      <style:paragraph-properties fo:margin-top="0in" fo:margin-bottom="0.2583in" loext:contextual-spacing="false" fo:line-height="9%" style:page-number="1"/>
      <style:text-properties style:font-name="Calibri" style:font-name-asian="Calibri1" style:font-name-complex="Calibri1"/>
    </style:style>
    <style:style style:name="P11" style:family="paragraph" style:parent-style-name="Standard">
      <style:paragraph-properties fo:margin-top="0in" fo:margin-bottom="0.1528in" loext:contextual-spacing="false" fo:line-height="100%"/>
    </style:style>
    <style:style style:name="P12" style:family="paragraph" style:parent-style-name="Standard">
      <style:paragraph-properties fo:margin-top="0in" fo:margin-bottom="0.1528in" loext:contextual-spacing="false" fo:line-height="100%"/>
      <style:text-properties style:font-name="Calibri" fo:font-weight="bold" style:font-name-asian="Calibri1" style:font-weight-asian="bold" style:font-name-complex="Calibri1" style:font-weight-complex="bold"/>
    </style:style>
    <style:style style:name="P13" style:family="paragraph" style:parent-style-name="Standard">
      <style:paragraph-properties fo:margin-top="0in" fo:margin-bottom="0.1528in" loext:contextual-spacing="false" fo:line-height="100%"/>
      <style:text-properties style:font-name="Calibri" style:font-name-asian="Calibri1" style:font-name-complex="Calibri1"/>
    </style:style>
    <style:style style:name="P14" style:family="paragraph" style:parent-style-name="Standard" style:list-style-name="WWNum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5" style:family="paragraph" style:parent-style-name="Standard" style:list-style-name="WWNum1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T1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 fo:background-color="#ffffff"/>
    </style:style>
    <style:style style:name="T2" style:family="text"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T3" style:family="text">
      <style:text-properties style:font-name="Calibri" style:font-name-asian="Calibri1" style:font-name-complex="Calibri1"/>
    </style:style>
    <style:style style:name="T4" style:family="text">
      <style:text-properties style:font-name="Calibri" style:font-name-asian="Calibri1" style:font-name-complex="Calibri1" fo:background-color="#ffffff"/>
    </style:style>
    <style:style style:name="T5" style:family="text">
      <style:text-properties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7" style:family="text"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T8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9" style:family="text">
      <style:text-properties style:font-name="Calibri" fo:font-size="9pt" style:font-name-asian="Calibri1" style:font-size-asian="9pt" style:font-name-complex="Calibri1" style:font-size-complex="9pt"/>
    </style:style>
    <style:style style:name="T10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/>
          </table:table-cell>
          <table:table-cell table:style-name="Table1.A1" office:value-type="string">
            <text:p text:style-name="P3"/>
            <text:p text:style-name="P1"><text:span text:style-name="T1">Absender GmbH</text:span></text:p>
            <text:p text:style-name="P1"><text:span text:style-name="T1">Telefon:</text:span><text:span text:style-name="T2"> +49 123 4567 8911</text:span></text:p>
            <text:p text:style-name="P1"><text:span text:style-name="T1">E-Mail:</text:span><text:span text:style-name="T2"> name@absender-firma.de</text:span></text:p>
            <text:p text:style-name="P3"/>
            <text:p text:style-name="P5"/>
            <text:p text:style-name="P1"><text:span text:style-name="T4">Musterstadt</text:span><text:span text:style-name="T3">, den</text:span><text:span text:style-name="T4"> TT.MM.JJJJ</text:span></text:p>
          </table:table-cell>
        </table:table-row>
      </table:table>
      <text:p text:style-name="P6"><text:span text:style-name="T5">Arbeitszeugnis</text:span></text:p>
      <text:p text:style-name="P4"/>
      <text:p text:style-name="P11"><text:span text:style-name="T6">XYZ GmbH </text:span><text:span text:style-name="T3">ist ein führendes Unternehmen im Bereich</text:span><text:span text:style-name="T6"> XYZ</text:span><text:span text:style-name="T3">. Unser Unternehmen spezialisiert sich auf den Verkauf von </text:span><text:span text:style-name="T6">XYZ Produkten</text:span><text:span text:style-name="T3"> und bietet </text:span><text:span text:style-name="T6">Dienstleistung XYZ </text:span><text:span text:style-name="T3">an</text:span><text:span text:style-name="T6"> XYZ Kunden </text:span><text:span text:style-name="T3">an. Gegründet im Jahr</text:span><text:span text:style-name="T6"> JJJJ </text:span><text:span text:style-name="T3">zählt die </text:span><text:span text:style-name="T6">XYZ GmbH</text:span><text:span text:style-name="T3"> mittlerweile über </text:span><text:span text:style-name="T6">XX </text:span><text:span text:style-name="T3">Mitarbeitende</text:span><text:span text:style-name="T6"> </text:span><text:span text:style-name="T3">und hat den Hauptsitz in </text:span><text:span text:style-name="T6">Stadt XYZ.</text:span></text:p>
      <text:p text:style-name="P11"><text:span text:style-name="T6">Vorname Nachname</text:span><text:span text:style-name="T3">, geb. am </text:span><text:span text:style-name="T6">TT.MM.JJJJ</text:span><text:span text:style-name="T3">, war vom </text:span><text:span text:style-name="T6">TT.MM.JJJJ</text:span><text:span text:style-name="T3"> bis </text:span><text:span text:style-name="T6">TT.MM.JJJJ</text:span><text:span text:style-name="T3"> als </text:span><text:span text:style-name="T6">Jobtitel</text:span><text:span text:style-name="T3"> in der Abteilung </text:span><text:span text:style-name="T6">Bezeichnung der Abteilung</text:span><text:span text:style-name="T3"> tätig. </text:span></text:p>
      <text:p text:style-name="P11"><text:span text:style-name="T3">Als Teil dieser Rolle umfassten </text:span><text:span text:style-name="T6">seine/ihre</text:span><text:span text:style-name="T3"> Aufgaben: </text:span></text:p>
      <text:list xml:id="list848821938" text:style-name="WWNum1">
        <text:list-item>
          <text:p text:style-name="P14"><text:span text:style-name="T6">Tätigkeitsbeschreibung </text:span></text:p>
        </text:list-item>
        <text:list-item>
          <text:p text:style-name="P14"><text:span text:style-name="T6">Tätigkeitsbeschreibung</text:span></text:p>
        </text:list-item>
        <text:list-item>
          <text:p text:style-name="P14"><text:span text:style-name="T6">Tätigkeitsbeschreibung</text:span></text:p>
        </text:list-item>
        <text:list-item>
          <text:p text:style-name="P15"><text:span text:style-name="T6">Tätigkeitsbeschreibung</text:span></text:p>
        </text:list-item>
      </text:list>
      <text:p text:style-name="P11"><text:span text:style-name="T6">Herr/Frau Nachname </text:span><text:span text:style-name="T3">weist ein umfangreiches und breites Fachwissen auf, sogar in Randbereichen. / weist ein umfangreiches und breites Fachwissen auf. / weist ein</text:span><text:span text:style-name="T6"> </text:span><text:span text:style-name="T3">solides Fachwissen auf. / weist ein solides Grundwissen in</text:span><text:span text:style-name="T6"> seinem/ihrem </text:span><text:span text:style-name="T3">Fachbereich auf.</text:span></text:p>
      <text:p text:style-name="P11"><text:span text:style-name="T6">Er/Sie</text:span><text:span text:style-name="T3"> erkennt und beachtet auch komplexere Zusammenhänge unmittelbar, setzt schnell und sicher Prioritäten und entwickelt hervorragende Lösungsansätze.</text:span><text:span text:style-name="T6"> </text:span><text:span text:style-name="T3">/ erkennt und beachtet auch komplexere Zusammenhänge schnell, setzt sachgerecht Prioritäten und entwickelt gute Lösungsansätze. / erkennt und beachtet auch komplexere Zusammenhänge zuverlässig, setzt in der Regel angemessene Prioritäten und findet sich in neuen Situationen zurecht. / war bemüht, auch komplexere Zusammenhänge zu erkennen, Prioritäten zu setzen und sich in neuen Situationen zurechtzufinden.</text:span></text:p>
      <text:p text:style-name="P11"><text:span text:style-name="T4">Hervorzuheben sind </text:span><text:span text:style-name="T7">Herrn/Frau Nachnames</text:span><text:span text:style-name="T4"> außergewöhnliches Engagement und </text:span><text:span text:style-name="T7">seine/ihre </text:span><text:span text:style-name="T4">Eigeninitiative. /</text:span><text:span text:style-name="T7"> </text:span><text:span text:style-name="T4">besonderes Engagement und </text:span><text:span text:style-name="T7">seine/ihre</text:span><text:span text:style-name="T4"> Eigeninitiative. / Engagement und</text:span><text:span text:style-name="T7"> seine/ihre </text:span><text:span text:style-name="T4">Eigeninitiative. / </text:span><text:span text:style-name="T7">Herr/Frau Nachname</text:span><text:span text:style-name="T4"> arbeitet grundsätzlich engagiert und mit Eigeninitiative.</text:span></text:p>
      <text:p text:style-name="P11"><text:span text:style-name="T4">Auch bei hoher Belastung erzielte</text:span><text:span text:style-name="T7"> er/sie </text:span><text:span text:style-name="T4">sehr gute Arbeitsergebnisse. / gute Arbeitsergebnisse. / im Wesentlichen gute Arbeitsergebnisse. /</text:span><text:span text:style-name="T7"> Er/Sie</text:span><text:span text:style-name="T4"> ist starkem Arbeitsanfall im Wesentlichen gewachsen.</text:span></text:p>
      <text:p text:style-name="P12"/>
      <text:p text:style-name="P12"/>
      <text:p text:style-name="P11"><text:span text:style-name="T6">Herr/Frau Nachname </text:span><text:span text:style-name="T3">bewältigte</text:span><text:span text:style-name="T6"> seinen/ihren </text:span><text:span text:style-name="T3">Aufgabenbereich äußerst souverän und arbeitete jederzeit sehr zuverlässig. </text:span><text:span text:style-name="T6">Er/Sie </text:span><text:span text:style-name="T3">brachte regelmäßig neue Ideen ein und entwickelte optimale Lösungen. / bewältigte</text:span><text:span text:style-name="T6"> seinen/ihren </text:span><text:span text:style-name="T3">Aufgabenbereich stets souverän und arbeitete sehr zuverlässig. </text:span><text:span text:style-name="T6">Er/Sie</text:span><text:span text:style-name="T3"> entwickelte gute Lösungen und brachte eigene Ideen ein. / bewältigte </text:span><text:span text:style-name="T6">seinen/ihren </text:span><text:span text:style-name="T3">Aufgabenbereich souverän, arbeitete zuverlässig und entwickelte nützliche Lösungen. / bewältigte wichtige Aufgaben zuverlässig und setzte </text:span><text:span text:style-name="T6">sein/ihr </text:span><text:span text:style-name="T3">fachliches Wissen dabei um.</text:span></text:p>
      <text:p text:style-name="P11"><text:span text:style-name="T3">Wir waren mit </text:span><text:span text:style-name="T6">seinen/ihren</text:span><text:span text:style-name="T3"> Leistungen sowohl in qualitativer als auch in quantitativer Hinsicht stets außerordentlich zufrieden. / stets zufrieden / zufrieden. / Wir waren mit </text:span><text:span text:style-name="T6">seinen/ihren</text:span><text:span text:style-name="T3"> Leistungen überwiegend zufrieden.</text:span></text:p>
      <text:p text:style-name="P11"><text:span text:style-name="T6">Herr/Frau Nachname</text:span><text:span text:style-name="T3"> verhielt sich gegenüber Vorgesetzten, Kolleg:innen und Kund:innen immer vorbildlich</text:span><text:span text:style-name="T6"> </text:span><text:span text:style-name="T4">und </text:span><text:span text:style-name="T3">leistete so einen wesentlichen Beitrag </text:span><text:span text:style-name="T4">zu einem harmonischen und erfolgreichen Arbeitsklima. / </text:span><text:span text:style-name="T3">verhielt sich gegenüber Vorgesetzten, Kolleg:innen und Kund:innen vorbildlich und</text:span><text:span text:style-name="T4"> leistete so einen Beitrag zu einem harmonischen und erfolgreichen Arbeitsklima. / </text:span><text:span text:style-name="T3">verhielt sich gegenüber Vorgesetzten, Kolleg:innen und Kund:innen </text:span><text:span text:style-name="T4">immer korrekt. / </text:span><text:span text:style-name="T3">verhielt sich gegenüber Vorgesetzten, Kolleg:innen und Kund:innen </text:span><text:span text:style-name="T4">angemessen. </text:span></text:p>
      <text:p text:style-name="P11"><text:span text:style-name="T6">Herr/Frau Nachname </text:span><text:span text:style-name="T3">verlässt unser Unternehmen mit dem heutigen Tag. Wir bedauern diese Entwicklung sehr, da wir mit </text:span><text:span text:style-name="T6">Herrn/Frau Nachname</text:span><text:span text:style-name="T3"> </text:span><text:span text:style-name="T6">eine/n ausgezeichnete/n Mitarbeiter/in </text:span><text:span text:style-name="T3">verlieren. Wir danken </text:span><text:span text:style-name="T6">ihm/ihr</text:span><text:span text:style-name="T3"> für </text:span><text:span text:style-name="T6">seine/ihre</text:span><text:span text:style-name="T3"> bisherige wertvolle Arbeit und wünschen </text:span><text:span text:style-name="T6">ihm/ihr</text:span><text:span text:style-name="T3"> für die Zukunft weiterhin viel Erfolg und persönlich alles Gute. / Wir bedauern diese Entwicklung, da wir mit </text:span><text:span text:style-name="T6">Herrn/Frau Nachname eine/n gute/n Mitarbeiter/in</text:span><text:span text:style-name="T3"> verlieren. Wir danken </text:span><text:span text:style-name="T6">ihm/ihr</text:span><text:span text:style-name="T3"> für </text:span><text:span text:style-name="T6">seine/ihre </text:span><text:span text:style-name="T3">bisherige Arbeit und wünschen</text:span><text:span text:style-name="T6"> ihm/ihr</text:span><text:span text:style-name="T3"> in der Zukunft weiterhin viel Erfolg und persönlich alles Gute. / Wir danken </text:span><text:span text:style-name="T6">ihm/ihr </text:span><text:span text:style-name="T3">für seine Arbeit und wünschen</text:span><text:span text:style-name="T6"> ihm/ihr</text:span><text:span text:style-name="T3"> für die Zukunft alles Gute. / Wir wünschen </text:span><text:span text:style-name="T6">ihm/ihr</text:span><text:span text:style-name="T3"> für die Zukunft alles Gute.</text:span></text:p>
      <text:p text:style-name="P13"/>
      <text:p text:style-name="P11"><text:span text:style-name="T3">Mit freundlichen Grüßen<text:line-break/>Vorname Nachname, [Funktion im Unternehmen, z.B. Geschäftsführende:r, Personalleitende:r]</text:span></text:p>
      <text:p text:style-name="P11"><text:span text:style-name="T8">(Unterschrift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ooter" style:family="paragraph" style:parent-style-name="Standard" style:class="extra"/>
    <style:style style:name="ListLabel_20_1" style:display-name="ListLabel 1" style:family="text">
      <style:text-properties style:font-name="Calibri" fo:font-family="Calibri" style:font-family-generic="roman" style:font-pitch="variable"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25in" fo:margin-left="0in" fo:margin-top="0in" fo:margin-bottom="0in" table:align="left"/>
    </style:style>
    <style:style style:name="Table2.A" style:family="table-column">
      <style:table-column-properties style:column-width="2.2389in"/>
    </style:style>
    <style:style style:name="Table2.B" style:family="table-column">
      <style:table-column-properties style:column-width="1.9278in"/>
    </style:style>
    <style:style style:name="Table2.C" style:family="table-column">
      <style:table-column-properties style:column-width="2.0833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" fo:padding="0.0694in" fo:border-left="1pt solid #ffffff" fo:border-right="1pt solid #ffffff" fo:border-top="1pt solid #ffffff" fo:border-bottom="none"/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" fo:background-color="#f1f5f9" fo:padding="0.0694in" fo:border="none">
        <style:background-image/>
      </style:table-cell-properties>
    </style:style>
    <style:style style:name="MP1" style:family="paragraph" style:parent-style-name="Standard">
      <style:text-properties fo:font-size="9pt" style:font-size-asian="9pt" style:font-size-complex="9pt"/>
    </style:style>
    <style:style style:name="MP2" style:family="paragraph" style:parent-style-name="Standard">
      <style:paragraph-properties fo:line-height="100%" fo:text-align="end" style:justify-single-word="false" fo:orphans="0" fo:widows="0"/>
    </style:style>
    <style:style style:name="MP3" style:family="paragraph" style:parent-style-name="Standard">
      <style:paragraph-properties fo:line-height="100%" fo:orphans="0" fo:widows="0"/>
    </style:style>
    <style:style style:name="MT1" style:family="text">
      <style:text-properties style:font-name="Calibri" fo:font-size="9pt" style:font-name-asian="Calibri1" style:font-size-asian="9pt" style:font-name-complex="Calibri1" style:font-size-complex="9pt"/>
    </style:style>
    <style:style style:name="MT2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1in" fo:background-color="#ffffff" style:writing-mode="lr-tb" style:layout-grid-color="#c0c0c0" style:layout-grid-lines="271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columns-spanned="3" office:value-type="string">
              <text:p text:style-name="MP2"><text:span text:style-name="MT1">Seite </text:span><text:page-number text:select-page="current">0</text:page-number><text:span text:style-name="MT1"><text:s/>von </text:span><text:page-count>1</text:page-count></text:p>
            </table:table-cell>
            <table:covered-table-cell/>
            <table:covered-table-cell/>
          </table:table-row>
          <table:table-row table:style-name="Table2.2">
            <table:table-cell table:style-name="Table2.A2" office:value-type="string">
              <text:p text:style-name="MP3"><text:span text:style-name="MT2">Absender GmbH</text:span></text:p>
              <text:p text:style-name="MP3"><text:span text:style-name="MT2">Geschäftsführer: </text:span><text:span text:style-name="MT1">Max Mustermann</text:span></text:p>
              <text:p text:style-name="MP3"><text:span text:style-name="MT2">Sitz der Gesellschaft: </text:span><text:span text:style-name="MT1">Musterstadt</text:span></text:p>
              <text:p text:style-name="MP3"><text:span text:style-name="MT2">Amtsgericht </text:span><text:span text:style-name="MT1">Musterstadt Musterbezirk</text:span></text:p>
              <text:p text:style-name="MP3"><text:span text:style-name="MT2">HRB </text:span><text:span text:style-name="MT1">123456</text:span></text:p>
              <text:p text:style-name="MP3"><text:span text:style-name="MT2">USt-IdNr.: </text:span><text:span text:style-name="MT1">DE123456789</text:span></text:p>
            </table:table-cell>
            <table:table-cell table:style-name="Table2.A2" office:value-type="string">
              <text:p text:style-name="MP3"><text:span text:style-name="MT1">Konto: <text:tab/>123 123 123</text:span></text:p>
              <text:p text:style-name="MP3"><text:span text:style-name="MT1">BLZ:<text:tab/>700 500 20</text:span></text:p>
              <text:p text:style-name="MP3"><text:span text:style-name="MT1">Bank: <text:tab/>Musterbank </text:span></text:p>
              <text:p text:style-name="MP3"><text:span text:style-name="MT1">IBAN:<text:tab/>DE1234500000006789</text:span></text:p>
            </table:table-cell>
            <table:table-cell table:style-name="Table2.A2" office:value-type="string">
              <text:p text:style-name="MP3"><text:span text:style-name="MT2">E-Mail</text:span><text:span text:style-name="MT1">: <text:tab/>info@absender-firma.de</text:span></text:p>
              <text:p text:style-name="MP3"><text:span text:style-name="MT2">Internet</text:span><text:span text:style-name="MT1">:<text:tab/>www.absender-firma.de</text:span></text:p>
              <text:p text:style-name="MP3"><text:span text:style-name="MT2">Telefon</text:span><text:span text:style-name="MT1">:<text:tab/>+49 123 4567 8910</text:span></text:p>
            </table:table-cell>
          </table:table-row>
        </table:table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0" meta:object-count="0" meta:page-count="1" meta:paragraph-count="36" meta:word-count="562" meta:character-count="4422" meta:non-whitespace-character-count="3892"/>
    <meta:generator>LibreOfficeDev/6.0.5.2$Linux_X86_64 LibreOffice_project/</meta:generator>
  </office:meta>
</office:document-meta>
</file>